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ext-properties fo:font-size="14pt" style:font-size-asian="14pt" style:font-size-complex="14pt"/>
    </style:style>
    <style:style style:name="ce4" style:family="table-cell" style:parent-style-name="Default" style:data-style-name="N30">
      <style:table-cell-properties style:vertical-align="middle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0">
      <style:table-cell-properties fo:border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7.9375cm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1.87854166666667cm"/>
    </style:style>
    <style:style style:name="ro1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3"/>
        <table:table-row table:style-name="ro1">
          <table:table-cell office:value-type="string" table:style-name="ce2">
            <text:p><text:s text:c="17"/>國立中正大學111學年度學生校外賃居處所緊急通聯調查表</text:p>
          </table:table-cell>
          <table:table-cell table:number-columns-repeated="5" table:style-name="ce3"/>
          <table:table-cell table:style-name="ce3">
            <draw:frame draw:z-index="1" draw:id="id0" draw:style-name="a0" draw:name="圖片 1" svg:x="0.0625in" svg:y="0.08333in" svg:width="1.54167in" svg:height="1.541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77"/>
        </table:table-row>
        <table:table-row table:style-name="ro1">
          <table:table-cell office:value-type="string" table:style-name="ce2">
            <text:p>製作單位：學務處生活事務組 分機12108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3">
            <text:p><text:span text:style-name="T1">系所：</text:span><text:s text:c="16"/><text:span text:style-name="T1">組 <text:s text:c="4"/>年級： <text:s text:c="3"/>班別：<text:s text:c="9"/></text:span><text:s text:c="6"/>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注意事項：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1.<text:span text:style-name="T3"><text:s/></text:span>依據教育部為維護及關懷學生校外賃居處所安全、推動評核等工作，實施調查。本表僅供系所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辦公室及學務處行政單位做關懷學生校外賃居處所安全使用。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2.<text:span text:style-name="T3"><text:s/></text:span>請系所辦公室協助調查各班級學生校外賃居地址，以利推動學生校外賃居訪視及安全評核工作，維護學生校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外賃居安全。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3.<text:span text:style-name="T3"><text:s/></text:span>請於<text:span text:style-name="T4">111年10月14日</text:span><text:span text:style-name="T5">前</text:span>完成電子檔調查，並加密後回傳以確保個資安全維護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4.<text:span text:style-name="T3"><text:s/></text:span>本表於每學年初填報，<text:span text:style-name="T4">若有賃居處所異動，請學生逕向系統</text:span><text:span text:style-name="T6"><text:s/>https://forms.gle/jV6gqPaRT7dypvZL7<text:s/></text:span><text:span text:style-name="T4">修訂</text:span>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5.<text:span text:style-name="T3"><text:s/></text:span>承辦人e-mail:admhu@ccu.edu.tw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4">
            <text:p>PS:為避免填報資料因傳遞過程，造成個資遭窺探之虞，建議同學掃描QR-CODE線上填報。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5">
            <text:p><text:span text:style-name="T1">學號</text:span></text:p>
          </table:table-cell>
          <table:table-cell office:value-type="string" table:style-name="ce6">
            <text:p>姓名</text:p>
          </table:table-cell>
          <table:table-cell office:value-type="string" table:style-name="ce6">
            <text:p>連絡電話</text:p>
          </table:table-cell>
          <table:table-cell office:value-type="string" table:style-name="ce5">
            <text:p><text:span text:style-name="T1">建物名稱</text:span></text:p>
          </table:table-cell>
          <table:table-cell office:value-type="string" table:style-name="ce5">
            <text:p><text:span text:style-name="T1">賃居處所地址</text:span>(<text:span text:style-name="T1">請詳細填寫</text:span>)</text:p>
          </table:table-cell>
          <table:table-cell office:value-type="string" table:style-name="ce5">
            <text:p><text:span text:style-name="T1">房東姓名</text:span></text:p>
          </table:table-cell>
          <table:table-cell office:value-type="string" table:style-name="ce5">
            <text:p><text:span text:style-name="T1">房東電話</text:span></text:p>
          </table:table-cell>
          <table:table-cell table:number-columns-repeated="16377"/>
        </table:table-row>
        <table:table-row table:number-rows-repeated="37" table:style-name="ro1">
          <table:table-cell table:style-name="ce6"/>
          <table:table-cell table:number-columns-repeated="2" table:style-name="ce7"/>
          <table:table-cell table:number-columns-repeated="4" table:style-name="ce6"/>
          <table:table-cell table:number-columns-repeated="16377"/>
        </table:table-row>
        <table:table-row table:style-name="ro1">
          <table:table-cell table:number-columns-repeated="7" table:style-name="ce8"/>
          <table:table-cell table:number-columns-repeated="16377"/>
        </table:table-row>
        <table:table-row table:number-rows-repeated="1048525" table:style-name="ro1">
          <table:table-cell table:number-columns-repeated="16384"/>
        </table:table-row>
        <table:named-expressions>
          <table:named-range table:name="Print_Titles" table:cell-range-address="工作表1.$A$13:工作表1.$XFD$13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1496062992126in" fo:margin-right="0.11811023622047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393700787401575in" fo:margin-left="0.31496062992126in" fo:margin-right="0.118110236220472in" fo:margin-bottom="0in"/>
      </style:header-style>
      <style:footer-style>
        <style:header-footer-properties fo:min-height="0.0393700787401575in" fo:margin-left="0.31496062992126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91</meta:generator>
    <meta:initial-creator>Lemel</meta:initial-creator>
    <dc:creator>ASUS</dc:creator>
    <meta:creation-date>2016-09-13T06:51:38Z</meta:creation-date>
    <dc:date>2022-11-01T08:36:01Z</dc:date>
    <meta:print-date>2020-10-16T08:52:14Z</meta:print-date>
  </office:meta>
</office:document-meta>
</file>