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line-height="0.847cm" fo:text-align="center" style:justify-single-word="false"/>
      <style:text-properties style:font-name="標楷體" fo:font-size="8pt" style:font-name-asian="標楷體" style:font-size-asian="8pt" style:font-name-complex="標楷體" style:font-size-complex="8pt"/>
    </style:style>
    <style:style style:name="P2" style:family="paragraph" style:parent-style-name="Standard" style:list-style-name="WW8Num1">
      <style:paragraph-properties fo:line-height="0.776cm" fo:text-align="justify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3" style:family="paragraph" style:parent-style-name="Standard" style:list-style-name="WW8Num2">
      <style:paragraph-properties fo:line-height="0.776cm" fo:text-align="justify" style:justify-single-word="false"/>
      <style:text-properties fo:font-size="14pt" fo:font-weight="bold" style:font-name-asian="標楷體" style:font-size-asian="14pt" style:font-weight-asian="bold" style:font-size-complex="14pt" style:font-weight-complex="bold"/>
    </style:style>
    <style:style style:name="P4" style:family="paragraph" style:parent-style-name="Standard" style:list-style-name="WW8Num2">
      <style:paragraph-properties style:line-height-at-least="0cm" fo:text-align="justify" style:justify-single-word="false"/>
    </style:style>
    <style:style style:name="P5" style:family="paragraph" style:parent-style-name="Standard">
      <style:paragraph-properties style:line-height-at-least="0cm" fo:text-align="justify" style:justify-single-word="false"/>
      <style:text-properties fo:color="#000000" style:font-name="標楷體" fo:font-size="14pt" style:letter-kerning="true" style:font-name-asian="標楷體" style:font-size-asian="14pt" style:font-name-complex="標楷體" style:font-size-complex="14pt"/>
    </style:style>
    <style:style style:name="P6" style:family="paragraph" style:parent-style-name="Standard" style:list-style-name="WW8Num1">
      <style:paragraph-properties fo:line-height="0.776cm" fo:text-align="justify" style:justify-single-word="false"/>
      <style:text-properties fo:color="#000000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7" style:family="paragraph" style:parent-style-name="Standard">
      <style:paragraph-properties fo:line-height="0.706cm"/>
      <style:text-properties fo:color="#000000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8" style:family="paragraph" style:parent-style-name="Standard">
      <style:paragraph-properties fo:margin-left="1.27cm" fo:margin-right="0.101cm" style:line-height-at-least="0cm" fo:text-align="justify" style:justify-single-word="false" fo:text-indent="0cm" style:auto-text-indent="false" style:snap-to-layout-grid="false"/>
    </style:style>
    <style:style style:name="P9" style:family="paragraph" style:parent-style-name="Standard" style:list-style-name="WW8Num2">
      <style:paragraph-properties fo:margin-top="0.635cm" fo:margin-bottom="0cm" loext:contextual-spacing="false" fo:line-height="0.776cm" fo:text-align="justify" style:justify-single-word="false"/>
    </style:style>
    <style:style style:name="P10" style:family="paragraph" style:parent-style-name="Standard" style:list-style-name="WW8Num2">
      <style:paragraph-properties fo:margin-top="0.635cm" fo:margin-bottom="0cm" loext:contextual-spacing="false" fo:line-height="0.776cm" fo:text-align="justify" style:justify-single-word="false"/>
      <style:text-properties fo:font-size="14pt" fo:font-weight="bold" style:font-name-asian="標楷體" style:font-size-asian="14pt" style:font-weight-asian="bold" style:font-size-complex="14pt" style:font-weight-complex="bold"/>
    </style:style>
    <style:style style:name="P11" style:family="paragraph" style:parent-style-name="Standard" style:list-style-name="WW8Num2">
      <style:paragraph-properties fo:margin-top="0.635cm" fo:margin-bottom="0cm" loext:contextual-spacing="false" fo:line-height="0.776cm" fo:text-align="justify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2" style:family="paragraph" style:parent-style-name="Standard">
      <style:paragraph-properties fo:margin-top="0.635cm" fo:margin-bottom="0cm" loext:contextual-spacing="false" fo:line-height="0.776cm" fo:text-align="justify" style:justify-single-word="false"/>
      <style:text-properties fo:color="#000000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3" style:family="paragraph" style:parent-style-name="Standard">
      <style:paragraph-properties fo:margin-left="1.228cm" fo:margin-right="0cm" style:line-height-at-least="0cm" fo:text-indent="0cm" style:auto-text-indent="false">
        <style:tab-stops>
          <style:tab-stop style:position="0.635cm"/>
        </style:tab-stops>
      </style:paragraph-properties>
    </style:style>
    <style:style style:name="P14" style:family="paragraph" style:parent-style-name="Standard">
      <style:paragraph-properties fo:margin-left="1.228cm" fo:margin-right="0cm" style:line-height-at-least="0cm" fo:text-indent="0cm" style:auto-text-indent="false">
        <style:tab-stops>
          <style:tab-stop style:position="0.635cm"/>
        </style:tab-stops>
      </style:paragraph-properties>
      <style:text-properties style:font-name="標楷體" fo:font-size="14pt" style:letter-kerning="true" style:font-name-asian="標楷體" style:font-size-asian="14pt" style:font-name-complex="新細明體1" style:font-size-complex="14pt"/>
    </style:style>
    <style:style style:name="P15" style:family="paragraph" style:parent-style-name="Standard">
      <style:paragraph-properties fo:margin-left="2.572cm" fo:margin-right="0cm" fo:line-height="0.776cm" fo:text-align="justify" style:justify-single-word="false" fo:text-indent="-0.988cm" style:auto-text-indent="false"/>
    </style:style>
    <style:style style:name="P16" style:family="paragraph" style:parent-style-name="Standard">
      <style:paragraph-properties fo:margin-left="2.572cm" fo:margin-right="0cm" fo:line-height="0.776cm" fo:text-align="justify" style:justify-single-word="false" fo:text-indent="-0.988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17" style:family="paragraph" style:parent-style-name="Standard">
      <style:paragraph-properties fo:margin-left="2.611cm" fo:margin-right="0cm" fo:line-height="0.776cm" fo:text-align="justify" style:justify-single-word="false" fo:text-indent="-1.032cm" style:auto-text-indent="false"/>
    </style:style>
    <style:style style:name="P18" style:family="paragraph" style:parent-style-name="Standard">
      <style:paragraph-properties fo:margin-left="2.662cm" fo:margin-right="0cm" fo:line-height="0.776cm" fo:text-align="justify" style:justify-single-word="false" fo:text-indent="-1.032cm" style:auto-text-indent="false"/>
    </style:style>
    <style:style style:name="P19" style:family="paragraph" style:parent-style-name="Standard">
      <style:paragraph-properties fo:margin-left="2.662cm" fo:margin-right="0cm" fo:line-height="0.776cm" fo:text-align="justify" style:justify-single-word="false" fo:text-indent="-1.032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20" style:family="paragraph" style:parent-style-name="Standard">
      <style:paragraph-properties fo:margin-left="2.268cm" fo:margin-right="0cm" fo:line-height="0.776cm" fo:text-align="justify" style:justify-single-word="false" fo:text-indent="-1.002cm" style:auto-text-indent="false"/>
    </style:style>
    <style:style style:name="P21" style:family="paragraph" style:parent-style-name="Standard">
      <style:paragraph-properties fo:margin-left="2.325cm" fo:margin-right="0cm" fo:line-height="0.776cm" fo:text-align="justify" style:justify-single-word="false" fo:text-indent="-0.988cm" style:auto-text-indent="false"/>
    </style:style>
    <style:style style:name="P22" style:family="paragraph" style:parent-style-name="Standard">
      <style:paragraph-properties fo:margin-left="2.328cm" fo:margin-right="0cm" fo:line-height="0.776cm" fo:text-align="justify" style:justify-single-word="false" fo:text-indent="-1.482cm" style:auto-text-indent="false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23" style:family="paragraph" style:parent-style-name="Standard">
      <style:paragraph-properties fo:margin-left="2.223cm" fo:margin-right="0cm" fo:line-height="0.776cm" fo:text-align="justify" style:justify-single-word="false" fo:text-indent="-2.223cm" style:auto-text-indent="false"/>
    </style:style>
    <style:style style:name="P24" style:family="paragraph" style:parent-style-name="Standard">
      <style:paragraph-properties fo:margin-left="2.461cm" fo:margin-right="0cm" fo:line-height="0.776cm" fo:text-align="justify" style:justify-single-word="false" fo:text-indent="-1.191cm" style:auto-text-indent="false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25" style:family="paragraph" style:parent-style-name="Standard">
      <style:paragraph-properties fo:margin-left="2.956cm" fo:margin-right="0cm" fo:line-height="0.776cm" fo:text-align="justify" style:justify-single-word="false" fo:text-indent="-0.513cm" style:auto-text-indent="false"/>
    </style:style>
    <style:style style:name="P26" style:family="paragraph" style:parent-style-name="Standard">
      <style:paragraph-properties fo:margin-left="2.949cm" fo:margin-right="0cm" fo:line-height="0.776cm" fo:text-align="justify" style:justify-single-word="false" fo:text-indent="-0.494cm" style:auto-text-indent="false"/>
    </style:style>
    <style:style style:name="P27" style:family="paragraph" style:parent-style-name="Standard">
      <style:paragraph-properties fo:margin-left="2.464cm" fo:margin-right="0cm" fo:line-height="0.776cm" fo:text-align="justify" style:justify-single-word="false" fo:text-indent="-0.982cm" style:auto-text-indent="false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28" style:family="paragraph" style:parent-style-name="Standard">
      <style:paragraph-properties fo:margin-left="2.955cm" fo:margin-right="0cm" fo:line-height="0.776cm" fo:text-align="justify" style:justify-single-word="false" fo:text-indent="-0.508cm" style:auto-text-indent="false"/>
    </style:style>
    <style:style style:name="P29" style:family="paragraph" style:parent-style-name="Standard">
      <style:paragraph-properties fo:margin-left="2.469cm" fo:margin-right="0cm" fo:line-height="0.776cm" fo:text-align="justify" style:justify-single-word="false" fo:text-indent="-2.469cm" style:auto-text-indent="false"/>
    </style:style>
    <style:style style:name="P30" style:family="paragraph" style:parent-style-name="Standard">
      <style:paragraph-properties fo:margin-left="2.96cm" fo:margin-right="0cm" fo:line-height="0.776cm" fo:text-align="justify" style:justify-single-word="false" fo:text-indent="-0.504cm" style:auto-text-indent="false"/>
    </style:style>
    <style:style style:name="P31" style:family="paragraph" style:parent-style-name="Standard">
      <style:paragraph-properties fo:margin-left="1.27cm" fo:margin-right="0cm" fo:line-height="0.776cm" fo:text-align="justify" style:justify-single-word="false" fo:text-indent="0cm" style:auto-text-indent="false"/>
    </style:style>
    <style:style style:name="P32" style:family="paragraph" style:parent-style-name="Standard">
      <style:paragraph-properties fo:margin-left="1.84cm" fo:margin-right="0cm" fo:line-height="0.776cm" fo:text-align="justify" style:justify-single-word="false" fo:text-indent="-1.002cm" style:auto-text-indent="false"/>
    </style:style>
    <style:style style:name="P33" style:family="paragraph" style:parent-style-name="Standard">
      <style:paragraph-properties fo:margin-left="1.82cm" fo:margin-right="0cm" fo:line-height="0.776cm" fo:text-align="justify" style:justify-single-word="false" fo:text-indent="-0.977cm" style:auto-text-indent="false"/>
    </style:style>
    <style:style style:name="P34" style:family="paragraph" style:parent-style-name="Standard">
      <style:paragraph-properties fo:margin-left="1.824cm" fo:margin-right="0cm" fo:line-height="0.776cm" fo:text-align="justify" style:justify-single-word="false" fo:text-indent="-0.977cm" style:auto-text-indent="false"/>
    </style:style>
    <style:style style:name="P35" style:family="paragraph" style:parent-style-name="Standard" style:master-page-name="Standard">
      <style:paragraph-properties fo:line-height="0.847cm" fo:text-align="center" style:justify-single-word="false" style:page-number="auto"/>
    </style:style>
    <style:style style:name="T1" style:family="text">
      <style:text-properties fo:font-weight="bold" style:font-weight-asian="bold"/>
    </style:style>
    <style:style style:name="T2" style:family="text">
      <style:text-properties fo:font-size="18pt" fo:font-weight="bold" style:font-name-asian="標楷體" style:font-size-asian="18pt" style:font-weight-asian="bold" style:font-weight-complex="bold"/>
    </style:style>
    <style:style style:name="T3" style:family="text">
      <style:text-properties style:font-weight-complex="bold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T6" style:family="text">
      <style:text-properties style:font-name="標楷體" fo:font-size="14pt" style:font-name-asian="標楷體" style:font-size-asian="14pt" style:font-name-complex="標楷體" style:font-weight-complex="bold"/>
    </style:style>
    <style:style style:name="T7" style:family="text">
      <style:text-properties style:font-name="標楷體" fo:font-size="14pt" style:font-name-asian="標楷體" style:font-size-asian="14pt" style:font-name-complex="標楷體"/>
    </style:style>
    <style:style style:name="T8" style:family="text">
      <style:text-properties style:font-name="標楷體" fo:font-size="14pt" style:letter-kerning="true" style:font-name-asian="標楷體" style:font-size-asian="14pt" style:font-name-complex="新細明體1" style:font-size-complex="14pt"/>
    </style:style>
    <style:style style:name="T9" style:family="text">
      <style:text-properties style:font-name="標楷體" fo:font-size="14pt" style:letter-kerning="true" style:font-name-asian="標楷體" style:font-size-asian="14pt" style:font-name-complex="新細明體1" style:font-size-complex="14pt"/>
    </style:style>
    <style:style style:name="T10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11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12" style:family="text">
      <style:text-properties style:font-name="標楷體" style:font-name-complex="標楷體"/>
    </style:style>
    <style:style style:name="T13" style:family="text">
      <style:text-properties fo:color="#000000"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14" style:family="text">
      <style:text-properties fo:color="#000000" style:font-name="標楷體" fo:font-size="14pt" style:font-name-asian="標楷體" style:font-size-asian="14pt" style:font-name-complex="標楷體" style:font-size-complex="14pt"/>
    </style:style>
    <style:style style:name="T15" style:family="text">
      <style:text-properties fo:color="#000000" style:font-name="標楷體" fo:font-size="14pt" style:font-name-asian="標楷體" style:font-size-asian="14pt" style:font-name-complex="標楷體" style:font-size-complex="14pt" style:font-weight-complex="bold"/>
    </style:style>
    <style:style style:name="T16" style:family="text">
      <style:text-properties fo:color="#000000" style:font-name="標楷體" fo:font-size="14pt" style:font-name-asian="標楷體" style:font-size-asian="14pt" style:font-name-complex="標楷體"/>
    </style:style>
    <style:style style:name="T17" style:family="text">
      <style:text-properties fo:color="#000000" style:font-name="標楷體" fo:font-size="14pt" style:letter-kerning="true" style:font-name-asian="標楷體" style:font-size-asian="14pt" style:font-name-complex="新細明體1" style:font-size-complex="14pt"/>
    </style:style>
    <style:style style:name="T18" style:family="text">
      <style:text-properties fo:color="#000000" style:font-name="標楷體" fo:font-size="14pt" style:letter-kerning="true" style:font-name-asian="標楷體" style:font-size-asian="14pt" style:font-name-complex="新細明體1" style:font-size-complex="14pt"/>
    </style:style>
    <style:style style:name="T19" style:family="text">
      <style:text-properties fo:color="#000000" style:font-name="標楷體" fo:font-size="14pt" style:letter-kerning="true" style:font-name-asian="標楷體" style:font-size-asian="14pt" style:font-name-complex="新細明體1" style:font-size-complex="14pt" style:font-weight-complex="bold"/>
    </style:style>
    <style:style style:name="T20" style:family="text">
      <style:text-properties fo:color="#000000"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21" style:family="text">
      <style:text-properties fo:color="#000000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22" style:family="text">
      <style:text-properties fo:color="#000000" style:font-name="標楷體" fo:font-size="14pt" fo:letter-spacing="-0.018cm" style:font-name-asian="標楷體" style:font-size-asian="14pt" style:font-name-complex="標楷體" style:font-size-complex="14pt"/>
    </style:style>
    <style:style style:name="T23" style:family="text">
      <style:text-properties fo:color="#000000" fo:font-weight="bold" style:font-weight-asian="bold"/>
    </style:style>
    <style:style style:name="T24" style:family="text">
      <style:text-properties fo:color="#000000" style:font-weight-complex="bold"/>
    </style:style>
    <style:style style:name="T25" style:family="text">
      <style:text-properties fo:color="#000000" fo:font-size="14pt" fo:font-weight="bold" style:font-name-asian="標楷體" style:font-size-asian="14pt" style:font-weight-asian="bold" style:font-size-complex="14pt" style:font-weight-complex="bold"/>
    </style:style>
    <style:style style:name="T26" style:family="text">
      <style:text-properties fo:font-size="14pt" fo:font-weight="bold" style:font-name-asian="標楷體" style:font-size-asian="14pt" style:font-weight-asian="bold" style:font-size-complex="14pt" style:font-weight-complex="bold"/>
    </style:style>
    <style:style style:name="T27" style:family="text">
      <style:text-properties fo:color="#ff0000" style:font-name="標楷體" fo:font-size="14pt" style:font-name-asian="標楷體" style:font-size-asian="14pt" style:font-name-complex="標楷體"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5"><text:span text:style-name="T2">國立中正大學學生校外賃居服務</text:span><text:span text:style-name="T13">實施計畫</text:span></text:p>
      <text:p text:style-name="P1"><text:s text:c="75"/>九十九年一月六日學務處第五次學務主管會議修訂通過</text:p>
      <text:list xml:id="list1561926347862862394" text:style-name="WW8Num2">
        <text:list-item>
          <text:p text:style-name="P3">依據</text:p>
        </text:list-item>
      </text:list>
      <text:p text:style-name="P8"><text:span text:style-name="T4">依教育部</text:span><text:span text:style-name="T14">98年11月20日台軍（二）字第0980200549A號函之「推動高級中等以上學校學生賃居服務實施計畫」</text:span><text:span text:style-name="T4">訂定本計畫。</text:span></text:p>
      <text:list xml:id="list144232429046055" text:continue-numbering="true" text:style-name="WW8Num2">
        <text:list-item>
          <text:p text:style-name="P10">目的</text:p>
        </text:list-item>
      </text:list>
      <text:p text:style-name="P13"><text:span text:style-name="T8">為提供賃居生租屋資訊，以保障賃居生自身權益，並能夠擁有安全的租屋環境，增進賃居生間互相關懷，彼此守望相助之精神，以維持學生校外生活品質與情誼暨人際關係，同時提昇學校良好正面的形象，促進社會和諧</text:span><text:span text:style-name="T8">。</text:span></text:p>
      <text:p text:style-name="P14"/>
      <text:list xml:id="list144232033957493" text:continue-numbering="true" text:style-name="WW8Num2">
        <text:list-item>
          <text:p text:style-name="P4"><text:span text:style-name="T10">實施對象：</text:span><text:span text:style-name="T5">本校</text:span><text:span text:style-name="T17">校外賃居之在學學生。</text:span></text:p>
        </text:list-item>
      </text:list>
      <text:p text:style-name="P5"><text:s/></text:p>
      <text:list xml:id="list144233149905851" text:continue-numbering="true" text:style-name="WW8Num2">
        <text:list-item>
          <text:p text:style-name="P9"><text:span text:style-name="T20">實施期程：</text:span><text:span text:style-name="T15">自98學年度起實施，並逐年全面落實推動。</text:span></text:p>
        </text:list-item>
        <text:list-item>
          <text:p text:style-name="P11">實施方式</text:p>
        </text:list-item>
      </text:list>
      <text:list xml:id="list8010976011032938202" text:style-name="WW8Num1">
        <text:list-item>
          <text:p text:style-name="P2">辦理賃居訪視並建構校外賃居服務平台(資訊網) </text:p>
        </text:list-item>
      </text:list>
      <text:p text:style-name="P16">(一)辦理賃居生訪視服務：</text:p>
      <text:p text:style-name="P15"><text:span text:style-name="T4"><text:s text:c="2"/>1.結合各系、所導師及教官、校安人員實施學生校外賃居訪視，並紀錄備查。</text:span></text:p>
      <text:p text:style-name="P15"><text:span text:style-name="T4"><text:s text:c="2"/>2.針對校外大型學舍及10床以上出租房屋，每學年視狀況需求編列工讀金1~3%以上，招募工讀生專職協助實施訪視工作，。</text:span></text:p>
      <text:p text:style-name="P15"><text:span text:style-name="T4">(二)建置校外租屋服務網站，提供各類賃居服務資訊，並加強宣導鼓勵租屋學生使用。</text:span></text:p>
      <text:p text:style-name="P15"><text:span text:style-name="T4">(三)建置房東租屋資訊並經確認查核後予以公布(包括確認身分、建物所有權狀、建物使用執照、委託書等)，視狀況結合安全認證或優良（愛心）房東表揚，建立分級分類之房東租屋資訊。</text:span></text:p>
      <text:p text:style-name="P17"><text:span text:style-name="T5">(四)</text:span><text:span text:style-name="T14">設立校外賃居生服務單一聯絡窗口，並結合校內相關服務性社團，視狀況提供相關經費或志工服務認證等。</text:span></text:p>
      <text:p text:style-name="P18"><text:span text:style-name="T6">(五)</text:span><text:span text:style-name="T4"> 結合教務處學籍或選課等相關系統，建置校外賃居生相關居住處所資料並更新，提供賃居學生安全緊急事件通報聯繫處理。</text:span></text:p>
      <text:p text:style-name="P19"/>
      <text:list xml:id="list144233008457429" text:continue-numbering="true" text:style-name="WW8Num1">
        <text:list-item>
          <text:p text:style-name="P2">暢通糾紛調處管道，提供法律諮詢服務</text:p>
        </text:list-item>
      </text:list>
      <text:p text:style-name="P20"><text:span text:style-name="T4">(一)</text:span><text:span text:style-name="T6">設置賃居生專線服務電話</text:span><text:span text:style-name="T7">，並提供專人諮詢服務，以</text:span><text:span text:style-name="T4">降低糾紛事件發生</text:span><text:span text:style-name="T7">。</text:span></text:p>
      <text:p text:style-name="P21"><text:span text:style-name="T4">(二)</text:span><text:span text:style-name="T14">實施定期或不定期賃居生相關座談，辦理有關賃居安全等相關宣導研習或賃居法律研習，提升學生及房東相關租屋法律及安全知能，並辦理租屋博覽等相關活動，加強學校與學生及房東之間互動。</text:span></text:p>
      <text:p text:style-name="P21"><text:span text:style-name="T14">(三)對愛護賃居學生或賃居服務優良房東，經查證有具體成效者，給予表</text:span><text:soft-page-break/><text:span text:style-name="T14">揚，以協助建立良好租賃關係。</text:span></text:p>
      <text:p text:style-name="P21"><text:span text:style-name="T14">(四)</text:span><text:span text:style-name="T16">如遇學生陳訴租屋爭議時，協助調解或轉介專業團體、人士、校園法律服務性社團協助，提供學生賃居法律諮詢服務。</text:span></text:p>
      <text:p text:style-name="P22"/>
      <text:list xml:id="list144232789046753" text:continue-numbering="true" text:style-name="WW8Num1">
        <text:list-item>
          <text:p text:style-name="P6">推動外宿學生安全認證</text:p>
        </text:list-item>
      </text:list>
      <text:p text:style-name="P23"><text:span text:style-name="T27"><text:s text:c="9"/></text:span><text:span text:style-name="T14">為維護賃居學生租屋處所安全，提升學生及房東居家安全防範意識及防竊能力，降低被害風險，配合當地警政、消防、營建單位，漸次式逐年共同推動下列措施：</text:span></text:p>
      <text:p text:style-name="P24">(一)強化門戶安全</text:p>
      <text:p text:style-name="P25"><text:span text:style-name="T14">1.依各地區狀況，得請學校周邊整棟式大型學舍房東(含10床以上者)，依相關規定向轄區派出所申請住屋安全認證、學生賃居治安風險認證或住宅防竊諮詢服務。 </text:span></text:p>
      <text:p text:style-name="P26"><text:span text:style-name="T14">2.前項安全認證或防竊諮詢服務未完成前，本校委請警方依據「警察機關防處少年事件規範」或「</text:span><text:span text:style-name="T15">維護校園安全支援約定書</text:span><text:span text:style-name="T14">」實施賃居生安全查訪。</text:span></text:p>
      <text:p text:style-name="P26"><text:span text:style-name="T14">3.通過安全認證或防竊諮詢服務或具安全查訪證明之房東，本校將公布於租屋資訊網站，供租屋學生參考。</text:span></text:p>
      <text:p text:style-name="P27">(二)加強消防安全</text:p>
      <text:p text:style-name="P28"><text:span text:style-name="T14">1.請房東填報「熱水器安全診斷」等相關表格，並確保房東填報結果符合認證需求，以加強防範一氧化碳中毒意外事件。</text:span></text:p>
      <text:p text:style-name="P28"><text:span text:style-name="T14">2.於賃居訪視時，加強檢視賃居學生環境消防安全（如滅火器等），如已達各類場所消防安全設備設置標準所規範之埸所時，請房東依相關規定向轄區消防隊辦理消防安全設備檢修與申報，並得列為查核房東提供資料項目之一。申報書如有改善事項時，將請房東儘速改善。</text:span></text:p>
      <text:p text:style-name="P29"><text:span text:style-name="T27"><text:s text:c="6"/></text:span><text:span text:style-name="T14">(三)加強建物安全</text:span></text:p>
      <text:p text:style-name="P30"><text:span text:style-name="T14">1.已達「建築物公共安全檢查簽證及申報辦法」所規範之整棟出租公寓或大型學舍，得請房東依相關規定向縣市政府管理單位提出申請，或委請專業機構或人員辦理建築物公共安全檢查簽證，並取得檢查報告書，本校得列為查核房東提供資料項目之一。</text:span></text:p>
      <text:p text:style-name="P30"><text:span text:style-name="T14">2.為維護學生租屋處所安全，鼓勵小型房東</text:span><text:span text:style-name="T22">主動找專業檢查機構進行檢查，檢查結果列為賃居訪視查核項目之一。</text:span></text:p>
      <text:list xml:id="list144232287316617" text:continue-list="list144233149905851" text:style-name="WW8Num2">
        <text:list-item>
          <text:p text:style-name="P9"><text:span text:style-name="T21">經費補</text:span><text:span text:style-name="T25">助</text:span></text:p>
        </text:list-item>
      </text:list>
      <text:p text:style-name="P31"><text:span text:style-name="T14">為鼓勵及積極辦理學生校外賃居服務各項事宜，</text:span><text:span text:style-name="T19">訪視人員實施訪視時，得依短程出差規定請領短程出差費，其經費由各單位旅運費項下勻支</text:span><text:span text:style-name="T14">。</text:span></text:p>
      <text:list xml:id="list144233218191530" text:continue-numbering="true" text:style-name="WW8Num2">
        <text:list-item>
          <text:p text:style-name="P9"><text:span text:style-name="T21">一般</text:span><text:span text:style-name="T25">規定</text:span></text:p>
        </text:list-item>
      </text:list>
      <text:p text:style-name="P32"><text:span text:style-name="T14">一、於每學期開學後，請</text:span><text:span text:style-name="T17">各系</text:span><text:span text:style-name="T17">所協助宣導</text:span><text:span text:style-name="T17">學生</text:span><text:span text:style-name="T17">上網填校外住宿</text:span><text:span text:style-name="T17">基本資料</text:span><text:span text:style-name="T17">，並</text:span><text:span text:style-name="T14">請導師加強宣導，以利建置學生基本資料。</text:span></text:p>
      <text:p text:style-name="P33"><text:span text:style-name="T14">二、賃居學生產生糾紛或緊急事故時，本校循「校安事件通報及處理流程」、</text:span><text:soft-page-break/><text:span text:style-name="T14">「校安事件處理手冊」及校園安全暨災害事件即時通報網，將事件情節輕重分級通報，以利教育部彙辦並提出因應改善對策。</text:span></text:p>
      <text:p text:style-name="P34"><text:span text:style-name="T14">三、相關單位或人員得視學生賃居分佈情形，適時予以訪視並連繫，主動掌握學生校外賃居安全訊息，對回報及反映危安有功師生給予適時表揚與獎勵。</text:span></text:p>
      <text:list xml:id="list144232336294835" text:continue-numbering="true" text:style-name="WW8Num2">
        <text:list-item>
          <text:p text:style-name="P9"><text:span text:style-name="T14">本計畫經學務主管會議通過，陳請校長核定後實施，修正時亦同。</text:span></text:p>
        </text:list-item>
      </text:list>
      <text:p text:style-name="P12"/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WW8Num1z0" style:family="text">
      <style:text-properties fo:language="en" fo:country="US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fo:font-size="14pt" fo:language="en" fo:country="US" fo:font-weight="bold" style:letter-kerning="true" style:font-name-asian="標楷體" style:font-family-asian="標楷體" style:font-family-generic-asian="script" style:font-size-asian="14pt" style:font-weight-asian="bold" style:font-name-complex="新細明體1" style:font-family-complex="新細明體, PMingLiU" style:font-family-generic-complex="roman" style:font-pitch-complex="variable" style:font-size-complex="14pt" style:font-weight-complex="bold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2.177cm" fo:text-indent="-1.27cm" fo:margin-left="2.177cm"/>
        </style:list-level-properties>
      </text:list-level-style-number>
      <text:list-level-style-number text:level="2" text:style-name="WW8Num1z1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壹, 貳, 參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2z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.847cm" fo:text-indent="-1.6cm" fo:margin-left="2.447cm"/>
        </style:list-level-properties>
      </text:list-level-style-number>
      <text:list-level-style-number text:level="3" text:style-name="WW8Num2z2" style:num-suffix="、" style:num-format="一, 二, 三, ...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953cm" fo:margin-bottom="2.54cm" fo:margin-left="1.588cm" fo:margin-right="1.951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中正大學   次學務主管會議提案建議單</dc:title>
    <meta:initial-creator>Office</meta:initial-creator>
    <meta:creation-date>2009-12-24T09:24:00</meta:creation-date>
    <dc:creator>user</dc:creator>
    <dc:date>2010-02-01T11:03:00</dc:date>
    <meta:print-date>2009-12-30T13:46:00</meta:print-date>
    <meta:editing-cycles>141</meta:editing-cycles>
    <meta:editing-duration>PT28M</meta:editing-duration>
    <meta:document-statistic meta:table-count="0" meta:image-count="0" meta:object-count="0" meta:page-count="3" meta:paragraph-count="42" meta:word-count="1788" meta:character-count="1914" meta:non-whitespace-character-count="1816"/>
    <meta:generator>LibreOffice/5.1.3.2$Windows_x86 LibreOffice_project/644e4637d1d8544fd9f56425bd6cec110e49301b</meta:generator>
  </office:meta>
</office:document-meta>
</file>